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рской-клуб-юнфлотовец"/>Морской клуб «Юнфлотовец»<text:bookmark-end text:name="морской-клуб-юнфлотовец"/></text:h>
      <text:p text:style-name="First_20_paragraph">18.08.2021</text:p>
      <text:p text:style-name="Text_20_body">На территории Южного округа столицы находится очень специфическое для Москвы учебное заведение – Академия водного транспорта Российского университета транспорта, а непосредственно в районе Нагатинский Затон – Колледж АВТ РУТ (МИИТ). В Колледже готовят специалистов в области судоходства – судоводителей, судовых механиков и электромехаников, специалистов в области организации грузовых и пассажирских перевозок на водном транспорте. Ребята поступают в Колледж после окончания 9-го класса без вступительных экзаменов, на основе конкурса среднего балла аттестата.</text:p>
      <text:p text:style-name="Text_20_body">Уже несколько лет при Колледже действует детско-юношеский морской клуб «Юнфлотовец», куда приглашаются на занятия школьники 5 – 11-х классов. Существует три возрастные учебные группы: «Юный моряк», «Юнга» и «Гардемарины». А многие курсанты Колледжа являются активными членами юнармейского отряда «Юнфлот».</text:p>
      <text:p text:style-name="Text_20_body">Юнфлотовцы на занятиях в клубе изучают историю флота, техническое устройство судна, такелажную работу (вязание морских узлов), начальную военную подготовку, устройство и управление шлюпкой ЯЛ-6, передачу сигналов флажным семафором. Получают стрелковую подготовку.</text:p>
      <text:p text:style-name="Text_20_body">На базе Колледжа ДЮМК «Юнфлотовец» провел два слета юных моряков по морскому многоборью «Московское рандеву». Участники слета - учащиеся морских центров из С.-Петербурга, Новосибирска, Архангельска, Костромы, Ярославля, Северодвинска, Вытегры.</text:p>
      <text:p text:style-name="Text_20_body">Юнфлотовцы также участвовали в слетах юнморов. Призовые места были привезены из Ярославля, Северодвинска, Архангельска. В мае 2019 группа курсантов юнфлотовцев приняла участие в акции "Нахимовская ленточка" в Севастополе. Каждый год юнфлотовцы принимают участие в акции «Бессмертный полк». В 2019 команда из курсантов Юнфлота участвовала в первой московской гонке на шлюпках, где заняла третье место. Из курсантов юнфлотовцев создана агитбригада. Ребята ездят в школы на дни профориентации, где рассказывают о профессии моряка и речника.</text:p>
      <text:p text:style-name="Text_20_body">В летние месяцы юнфлотовцы проходят учебно-тренировочные сборы по морскому многоборью и шлюпочную практику на водной базе.</text:p>
      <text:p text:style-name="Text_20_body">В сентябре этого года вновь начнутся занятия в детско-юношеском морском клубе «Юнфлотовец», будет работать судомодельный кружок. Колледж АВТ РУТ (МИИТ) приглашает всех школьников, желающих ближе ознакомиться и изучить особенности морских и речных профессий, на занятия в клубе «Юнфлотовец».</text:p>
      <text:p text:style-name="Text_20_body">Адрес Колледжа АВТ РУТ (МИИТ): улица Судостроительная, дом 44, стр. 1., телефон: 8-499-618-6833.</text:p>
      <text:p text:style-name="Text_20_body"><text:span text:style-name="T1">Заместитель директора Колледжа</text:span></text:p>
      <text:p text:style-name="Text_20_body"><text:span text:style-name="T1"> АВТ РУТ (МИИТ) </text:span></text:p>
      <text:p text:style-name="Text_20_body"><text:span text:style-name="T1">В.И.Иванов</text:span></text:p>
      <text:p text:style-name="Text_20_body"><text:line-break/></text:p>
      <text:p text:style-name="Text_20_body">Адрес страницы: <text:a xlink:type="simple" xlink:href="http://nagatinsky-zaton.mos.ru/presscenter/news/detail/10187966.html" office:name=""><text:span text:style-name="Definition">http://nagatinsky-zaton.mos.ru/presscenter/news/detail/10187966.html</text:span></text:a></text:p>
      <text:p text:style-name="Text_20_body"><text:a xlink:type="simple" xlink:href="http://nagatinsky-zaton.mos.ru" office:name=""><text:span text:style-name="Definition">Управа района Нагатинский зато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0T07:37:05Z</meta:creation-date>
    <dc:date>2023-07-10T07:37:05Z</dc:date>
  </office:meta>
</office:document-meta>
</file>